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2" style:parent-style-name="內文" style:family="paragraph">
      <style:paragraph-properties fo:text-align="center" fo:margin-bottom="0.0833in" fo:line-height="100%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" style:parent-style-name="預設段落字型" style:family="text">
      <style:text-properties style:font-name="標楷體" style:font-name-asian="標楷體" fo:color="#000000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T6" style:parent-style-name="預設段落字型" style:family="text">
      <style:text-properties style:font-name="標楷體" style:font-name-asian="標楷體" fo:color="#000000"/>
    </style:style>
    <style:style style:name="T7" style:parent-style-name="預設段落字型" style:family="text">
      <style:text-properties style:font-name="標楷體" style:font-name-asian="標楷體" fo:color="#000000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P14" style:parent-style-name="內文" style:family="paragraph">
      <style:text-properties style:font-name="標楷體" style:font-name-asian="標楷體" fo:color="#000000"/>
    </style:style>
    <style:style style:name="TableColumn16" style:family="table-column">
      <style:table-column-properties style:column-width="0.5798in" style:use-optimal-column-width="false"/>
    </style:style>
    <style:style style:name="TableColumn17" style:family="table-column">
      <style:table-column-properties style:column-width="5.1187in" style:use-optimal-column-width="false"/>
    </style:style>
    <style:style style:name="Table15" style:family="table">
      <style:table-properties style:width="5.6986in" fo:margin-left="0.5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P93" style:parent-style-name="內文" style:family="paragraph">
      <style:text-properties style:font-name="標楷體" style:font-name-asian="標楷體" fo:color="#000000"/>
    </style:style>
    <style:style style:name="P94" style:parent-style-name="內文" style:family="paragraph">
      <style:text-properties style:font-name="標楷體" style:font-name-asian="標楷體" fo:color="#000000"/>
    </style:style>
    <style:style style:name="TableColumn96" style:family="table-column">
      <style:table-column-properties style:column-width="0.5798in" style:use-optimal-column-width="false"/>
    </style:style>
    <style:style style:name="TableColumn97" style:family="table-column">
      <style:table-column-properties style:column-width="5.1187in" style:use-optimal-column-width="false"/>
    </style:style>
    <style:style style:name="Table95" style:family="table">
      <style:table-properties style:width="5.6986in" fo:margin-left="0.5in" table:align="lef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P138" style:parent-style-name="內文" style:family="paragraph">
      <style:text-properties style:font-name="標楷體" style:font-name-asian="標楷體" fo:color="#000000"/>
    </style:style>
    <style:style style:name="P139" style:parent-style-name="內文" style:family="paragraph">
      <style:text-properties style:font-name="標楷體" style:font-name-asian="標楷體" fo:color="#000000"/>
    </style:style>
    <style:style style:name="TableColumn141" style:family="table-column">
      <style:table-column-properties style:column-width="0.5798in" style:use-optimal-column-width="false"/>
    </style:style>
    <style:style style:name="TableColumn142" style:family="table-column">
      <style:table-column-properties style:column-width="5.1187in" style:use-optimal-column-width="false"/>
    </style:style>
    <style:style style:name="Table140" style:family="table">
      <style:table-properties style:width="5.6986in" fo:margin-left="0.5in" table:align="lef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margin-bottom="0in" fo:line-height="100%"/>
      <style:text-properties style:font-name="標楷體" style:font-name-asian="標楷體" fo:color="#000000"/>
    </style:style>
    <style:style style:name="P188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新北市政府教育局</text:p>
      <text:p text:style-name="P2">所屬各級學校採購案件風險自主檢核表</text:p>
      <text:p text:style-name="內文"><text:span text:style-name="T3">目的：</text:span><text:span text:style-name="T4">本表彙整</text:span><text:span text:style-name="T5">政府採購案件辦理過程常見</text:span><text:span text:style-name="T6">缺失態樣，</text:span><text:span text:style-name="T7">依採購生命週期區分檢核事項，</text:span><text:span text:style-name="T8">提供所屬各級學校辦理採購作業</text:span><text:span text:style-name="T9">自主檢視</text:span><text:span text:style-name="T10">參考</text:span><text:span text:style-name="T11">，以強化採購內部控制機制，降低作業風險。</text:span></text:p>
      <text:p text:style-name="內文"><text:span text:style-name="T12">使用說明：</text:span><text:span text:style-name="T13">本表供採購承辦人員於辦理採購案件各階段自主檢視使用，得依案件性質及實際需要逐項確認。</text:span></text:p>
      <text:p text:style-name="P14"><text:bookmark-start text:name="_Hlk236390565"/>•<text:tab/>【招標、開標、審標及決標階段】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bookmark-start text:name="_Hlk236390587"/><text:bookmark-end text:name="_Hlk236390565"/>勾選</text:p>
          </table:table-cell>
          <table:table-cell table:style-name="TableCell21">
            <text:p text:style-name="P22">檢核事項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>底價簽核單是否完整填寫?(含分析及調整係數欄位)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>招標公告等標期是否未符合規定?</text:p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>招標公告所載決標方式是否與實際採購方式一致?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>採限制性招標者，招標公告是否明確登載適用相關程序意旨?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>採購程序如經流標後重新辦理招標，是否重新檢視並完成相關簽核程序？</text:p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>公告金額以上採購，是否依規定將決標紀錄通知投標廠商?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>是否依規定期限辦理決標公告？</text:p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>開標前是否辦理拒絕往來廠商查詢，並保存查詢資料?</text:p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>是否另以投標廠商「負責人名稱」查詢其擔任負責人之其他廠商?</text:p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>採評選或評分方式審查者，是否將前揭廠商及負責人查詢資料納入評選考量?</text:p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>開標(比價、議價或決標)前，是否完成主持人及監辦人員之簽核程序？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開標(比價、議價或決標)前是否依規定通知監辦單位?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是否確實審查廠商資格文件，並完整填寫審查相關表格?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>是否完整保存投標廠商資料、底價資料及相關採購文件？</text:p>
          </table:table-cell>
        </table:table-row>
      </table:table>
      <text:p text:style-name="P93"><text:bookmark-end text:name="_Hlk236390587"/></text:p>
      <text:p text:style-name="P94">•<text:tab/>【履約管理階段】</text:p>
      <table:table table:style-name="Table95">
        <table:table-columns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<text:bookmark-start text:name="_Hlk236390861"/>勾選</text:p>
          </table:table-cell>
          <table:table-cell table:style-name="TableCell101">
            <text:p text:style-name="P102">檢核事項</text:p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>廠商提供之保險種類、承保範圍及金額是否符合契約約定，並留存相關資料？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契約是否採用本府採購處公告之最新範本，並依案件性質完整填載<text:soft-page-break/>相關條款？</text:p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契約是否明確訂定履約期限、遲延履約處理方式及相關違約責任？</text:p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>辦理契約變更時，是否依規定完成變更程序、議價及監辦作業？</text:p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>施工日誌是否依實際情形填寫（含施工日期、工項、數量、進度及安全衛生事項）?</text:p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>監造日誌是否確實記錄監造事項，並審查施工日誌、材料查驗及契約變更後相關內容？</text:p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>履約管理相關文件（如保險資料、施工紀錄、監造紀錄等）是否妥善保存？</text:p>
          </table:table-cell>
        </table:table-row>
      </table:table>
      <text:p text:style-name="P138"><text:bookmark-end text:name="_Hlk236390861"/></text:p>
      <text:p text:style-name="P139">•<text:tab/>【驗收付款階段】</text:p>
      <table:table table:style-name="Table140">
        <table:table-columns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>勾選</text:p>
          </table:table-cell>
          <table:table-cell table:style-name="TableCell146">
            <text:p text:style-name="P147">檢核事項</text:p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>廠商履約完成後，是否依規定於期限內辦理驗收，並完成相關驗收程序?</text:p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>工程類採購案件，材料檢驗是否依契約約定及相關最新檢驗標準（如經濟部標準檢驗局公告之最新標準）辦理?</text:p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>工程類採購案件，竣工圖是否完整反映核定之變更設計、實際施工情形及相關修正內容?</text:p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驗收紀錄是否確實填寫並於相對應欄位簽章?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>驗收紀錄是否正確登載契約變更、改善事項及其他驗收相關資訊？</text:p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>驗收結算證明書是否採用本府採購處公告版本，並由相關人員完成審核簽章?</text:p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>驗收監辦相關資料及驗收付款文件是否完整保存？</text:p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>履約期間如發生違約、客訴或缺失事項，是否依契約約定辦理改善、扣款、記點或違約金追蹤？</text:p>
          </table:table-cell>
        </table:table-row>
      </table:table>
      <text:p text:style-name="P1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謝品瑶</meta:initial-creator>
    <dc:creator>謝品瑶</dc:creator>
    <meta:creation-date>2026-08-11T00:49:00Z</meta:creation-date>
    <dc:date>2026-08-11T00:49:00Z</dc:date>
    <meta:template xlink:href="Normal.dotm" xlink:type="simple"/>
    <meta:editing-cycles>2</meta:editing-cycles>
    <meta:editing-duration>PT0S</meta:editing-duration>
    <meta:document-statistic meta:page-count="2" meta:paragraph-count="2" meta:word-count="173" meta:character-count="1163" meta:row-count="8" meta:non-whitespace-character-count="992"/>
  </office:meta>
</office:document-meta>
</file>